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720797-de"/><text:bookmark-start text:name="__RefHeading___de_1"/><text:bookmark-start text:name="de"/>720797-de<text:bookmark-end text:name="__RefHeading___de_1"/><text:bookmark-end text:name="de"/></text:h>
      <text:h text:style-name="Heading_20_4" text:outline-level="4"><text:bookmark-start text:name="__RefHeading___created2026-08-23_151722_2"/><text:bookmark-start text:name="created2026-08-23_151722"/>created: 2026-08-23 15:17:22<text:bookmark-end text:name="__RefHeading___created2026-08-23_151722_2"/><text:bookmark-end text:name="created2026-08-23_151722"/></text:h>
      <text:h text:style-name="Heading_20_4" text:outline-level="4"><text:bookmark-start text:name="__RefHeading___modified2026-08-23_151727_3"/><text:bookmark-start text:name="modified2026-08-23_151727"/>modified: 2026-08-23 15:17:27<text:bookmark-end text:name="__RefHeading___modified2026-08-23_151727_3"/><text:bookmark-end text:name="modified2026-08-23_15172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56:45</meta:creation-date>
    <dc:creator>Generated</dc:creator>
    <dc:date>2026-09-13T06::56:45</dc:date>
    <dc:language>en-US</dc:language>
    <meta:editing-cycles>1</meta:editing-cycles>
    <meta:editing-duration>PT0S</meta:editing-duration>
    <dc:title>doc:720797-de</dc:title>
  </office:meta>
</office:document-meta>
</file>