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Emphasis"><text:bookmark text:name="doc:720797-nl"/>720797-nl, created: 2026-08-23 15:56:13</text:span> </text:p>
      <text:p text:style-name="Text_20_body">Wanneer je een e-mail stuurt met als onderwerp ‘info websites’ krijg je meer informatie over hoe we websites opzett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25:59</meta:creation-date>
    <dc:creator>Generated</dc:creator>
    <dc:date>2026-09-13T04::25:59</dc:date>
    <dc:language>en-US</dc:language>
    <meta:editing-cycles>1</meta:editing-cycles>
    <meta:editing-duration>PT0S</meta:editing-duration>
    <dc:title>doc:720797-nl</dc:title>
  </office:meta>
</office:document-meta>
</file>